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Variable" svg:font-family="'Open Sans Variable', 'Open Sans', 'Helvetica Neue', Helvetica, Arial, sans-serif"/>
    <style:font-face style:name="TimesNewRomanPS-BoldMT" svg:font-family="TimesNewRomanPS-BoldMT" style:font-family-generic="roman" style:font-pitch="variable"/>
    <style:font-face style:name="TimesNewRomanPSMT" svg:font-family="TimesNewRomanPSMT" style:font-family-generic="roman" style:font-pitch="variable"/>
    <style:font-face style:name="circular" svg:font-family="circular, sans-serif"/>
    <style:font-face style:name="roboto" svg:font-family="roboto, Arial"/>
  </office:font-face-decls>
  <office:automatic-styles>
    <style:style style:name="P1" style:family="paragraph" style:parent-style-name="Footnote">
      <style:text-properties fo:language="sv" fo:country="SE"/>
    </style:style>
    <style:style style:name="P2" style:family="paragraph" style:parent-style-name="Standard">
      <style:paragraph-properties fo:line-height="100%" fo:text-align="start" style:justify-single-word="false"/>
      <style:text-properties style:font-name="Liberation Serif1" fo:font-size="12pt" fo:language="ga" fo:country="IE" officeooo:rsid="0010723e" officeooo:paragraph-rsid="00757bab" style:font-size-asian="12pt" style:font-size-complex="12pt"/>
    </style:style>
    <style:style style:name="P3" style:family="paragraph" style:parent-style-name="Footer">
      <style:paragraph-properties fo:text-align="start" style:justify-single-word="false"/>
      <style:text-properties officeooo:rsid="008857da" officeooo:paragraph-rsid="00a0f85c"/>
    </style:style>
    <style:style style:name="P4" style:family="paragraph" style:parent-style-name="Standard">
      <style:paragraph-properties fo:line-height="100%"/>
      <style:text-properties fo:color="#000000" loext:opacity="100%" style:font-name="TimesNewRomanPSMT" fo:font-size="16pt" fo:language="sv" fo:country="SE" officeooo:rsid="005a176e" officeooo:paragraph-rsid="00a0f85c" style:font-size-asian="16pt" style:font-size-complex="16pt"/>
    </style:style>
    <style:style style:name="P5" style:family="paragraph" style:parent-style-name="Standard">
      <style:paragraph-properties fo:line-height="100%"/>
      <style:text-properties fo:color="#000000" loext:opacity="100%" style:font-name="TimesNewRomanPSMT" fo:font-size="10pt" fo:language="sv" fo:country="SE" officeooo:rsid="00489572" officeooo:paragraph-rsid="00a17fa9" style:font-size-asian="10pt" style:font-size-complex="10pt"/>
    </style:style>
    <style:style style:name="P6" style:family="paragraph" style:parent-style-name="Standard">
      <style:paragraph-properties fo:line-height="100%"/>
      <style:text-properties fo:color="#000000" loext:opacity="100%" style:font-name="TimesNewRomanPSMT" fo:font-size="10pt" fo:language="sv" fo:country="SE" officeooo:rsid="0010b140" officeooo:paragraph-rsid="00a17fa9" style:font-size-asian="10pt" style:font-size-complex="10pt"/>
    </style:style>
    <style:style style:name="P7" style:family="paragraph" style:parent-style-name="Standard">
      <style:paragraph-properties fo:line-height="100%"/>
      <style:text-properties fo:color="#000000" loext:opacity="100%" style:font-name="TimesNewRomanPSMT" fo:font-size="10pt" fo:language="sv" fo:country="SE" officeooo:rsid="0049ac05" officeooo:paragraph-rsid="00a17fa9" style:font-size-asian="10pt" style:font-size-complex="10pt"/>
    </style:style>
    <style:style style:name="P8" style:family="paragraph" style:parent-style-name="Standard">
      <style:paragraph-properties fo:line-height="100%"/>
      <style:text-properties fo:color="#000000" loext:opacity="100%" style:font-name="TimesNewRomanPSMT" fo:font-size="10pt" fo:language="sv" fo:country="SE" officeooo:rsid="007adc51" officeooo:paragraph-rsid="00a17fa9" style:font-size-asian="10pt" style:font-size-complex="10pt"/>
    </style:style>
    <style:style style:name="P9" style:family="paragraph" style:parent-style-name="Standard">
      <style:paragraph-properties fo:line-height="100%"/>
      <style:text-properties fo:color="#000000" loext:opacity="100%" style:font-name="TimesNewRomanPSMT" fo:font-size="10pt" fo:language="sv" fo:country="SE" officeooo:rsid="005a176e" officeooo:paragraph-rsid="00a17fa9" style:font-size-asian="10pt" style:font-size-complex="10pt"/>
    </style:style>
    <style:style style:name="P10" style:family="paragraph" style:parent-style-name="Standard">
      <style:paragraph-properties fo:line-height="100%"/>
      <style:text-properties fo:color="#000000" loext:opacity="100%" style:font-name="TimesNewRomanPSMT" fo:font-size="10pt" fo:language="sv" fo:country="SE" officeooo:rsid="005a176e" officeooo:paragraph-rsid="00a0f85c" style:font-size-asian="10pt" style:font-size-complex="10pt"/>
    </style:style>
    <style:style style:name="P11" style:family="paragraph" style:parent-style-name="Standard">
      <style:paragraph-properties fo:line-height="100%"/>
      <style:text-properties fo:color="#000000" loext:opacity="100%" style:font-name="TimesNewRomanPSMT" fo:font-size="10pt" fo:language="sv" fo:country="SE" officeooo:rsid="00113a94" officeooo:paragraph-rsid="00a17fa9" style:font-size-asian="10pt" style:font-size-complex="10pt"/>
    </style:style>
    <style:style style:name="P12" style:family="paragraph" style:parent-style-name="Standard">
      <style:paragraph-properties fo:line-height="100%"/>
      <style:text-properties fo:color="#000000" loext:opacity="100%" style:font-name="TimesNewRomanPSMT" fo:font-size="10pt" fo:language="sv" fo:country="SE" officeooo:rsid="0080822a" officeooo:paragraph-rsid="00a67855" style:font-size-asian="10pt" style:font-size-complex="10pt"/>
    </style:style>
    <style:style style:name="P13" style:family="paragraph" style:parent-style-name="Standard">
      <style:paragraph-properties fo:line-height="100%"/>
      <style:text-properties fo:color="#000000" loext:opacity="100%" style:font-name="TimesNewRomanPSMT" fo:font-size="10pt" fo:language="sv" fo:country="SE" officeooo:rsid="0080822a" officeooo:paragraph-rsid="00a0f85c" style:font-size-asian="10pt" style:font-size-complex="10pt"/>
    </style:style>
    <style:style style:name="P14" style:family="paragraph" style:parent-style-name="Standard" style:list-style-name="L1">
      <style:paragraph-properties fo:line-height="100%"/>
      <style:text-properties fo:color="#000000" loext:opacity="100%" style:font-name="TimesNewRomanPSMT" fo:font-size="10pt" fo:language="sv" fo:country="SE" officeooo:rsid="0080822a" officeooo:paragraph-rsid="00a0f85c" style:font-size-asian="10pt" style:font-size-complex="10pt"/>
    </style:style>
    <style:style style:name="P15" style:family="paragraph" style:parent-style-name="Standard" style:list-style-name="L1">
      <style:paragraph-properties fo:line-height="100%"/>
      <style:text-properties fo:color="#000000" loext:opacity="100%" style:font-name="TimesNewRomanPSMT" fo:font-size="10pt" fo:language="sv" fo:country="SE" officeooo:rsid="0098511c" officeooo:paragraph-rsid="00a0f85c" style:font-size-asian="10pt" style:font-size-complex="10pt"/>
    </style:style>
    <style:style style:name="P16" style:family="paragraph" style:parent-style-name="Standard">
      <style:paragraph-properties fo:line-height="100%"/>
      <style:text-properties fo:color="#000000" loext:opacity="100%" style:font-name="TimesNewRomanPSMT" fo:font-size="10pt" fo:language="sv" fo:country="SE" fo:font-style="italic" officeooo:rsid="004ec0ca" officeooo:paragraph-rsid="00a17fa9" style:font-size-asian="10pt" style:font-style-asian="italic" style:font-size-complex="10pt" style:font-style-complex="italic"/>
    </style:style>
    <style:style style:name="P17" style:family="paragraph" style:parent-style-name="Standard">
      <style:paragraph-properties fo:line-height="100%"/>
      <style:text-properties fo:color="#000000" loext:opacity="100%" fo:font-size="10pt" fo:language="sv" fo:country="SE" officeooo:paragraph-rsid="00a098d7" style:font-size-asian="10pt" style:font-size-complex="10pt"/>
    </style:style>
    <style:style style:name="P18" style:family="paragraph" style:parent-style-name="Standard">
      <style:paragraph-properties fo:line-height="100%" fo:text-align="center" style:justify-single-word="false"/>
      <style:text-properties fo:color="#000000" loext:opacity="100%" fo:font-size="10pt" fo:language="sv" fo:country="SE" officeooo:paragraph-rsid="00a54bf6" style:font-size-asian="10pt" style:font-size-complex="10pt"/>
    </style:style>
    <style:style style:name="P19" style:family="paragraph" style:parent-style-name="Standard">
      <style:paragraph-properties fo:line-height="100%"/>
      <style:text-properties fo:color="#000000" loext:opacity="100%" fo:font-size="10pt" fo:language="sv" fo:country="SE" officeooo:paragraph-rsid="00a17fa9" style:font-size-asian="10pt" style:font-size-complex="10pt"/>
    </style:style>
    <style:style style:name="P20" style:family="paragraph" style:parent-style-name="Standard">
      <style:paragraph-properties fo:line-height="100%"/>
      <style:text-properties fo:color="#000000" loext:opacity="100%" fo:font-size="10pt" fo:language="sv" fo:country="SE" officeooo:rsid="0073b1e9" officeooo:paragraph-rsid="00a098d7" style:font-size-asian="10pt" style:font-size-complex="10pt"/>
    </style:style>
    <style:style style:name="P21" style:family="paragraph" style:parent-style-name="Standard">
      <style:paragraph-properties fo:line-height="100%"/>
      <style:text-properties fo:color="#000000" loext:opacity="100%" fo:font-size="10pt" fo:language="sv" fo:country="SE" officeooo:rsid="00a098d7" officeooo:paragraph-rsid="00a098d7" style:font-size-asian="10pt" style:font-size-complex="10pt"/>
    </style:style>
    <style:style style:name="P22" style:family="paragraph" style:parent-style-name="Standard">
      <style:paragraph-properties fo:line-height="100%"/>
      <style:text-properties fo:color="#000000" loext:opacity="100%" fo:font-size="10pt" fo:language="sv" fo:country="SE" officeooo:rsid="00a098d7" officeooo:paragraph-rsid="00a17fa9" style:font-size-asian="10pt" style:font-size-complex="10pt"/>
    </style:style>
    <style:style style:name="P23" style:family="paragraph" style:parent-style-name="Standard">
      <style:paragraph-properties fo:line-height="100%"/>
      <style:text-properties fo:color="#000000" loext:opacity="100%" fo:font-size="10pt" fo:language="sv" fo:country="SE" officeooo:rsid="00a098d7" officeooo:paragraph-rsid="00a34b50" style:font-size-asian="10pt" style:font-size-complex="10pt"/>
    </style:style>
    <style:style style:name="P24" style:family="paragraph" style:parent-style-name="Standard">
      <style:paragraph-properties fo:line-height="100%"/>
      <style:text-properties fo:color="#000000" loext:opacity="100%" fo:font-size="10pt" fo:language="sv" fo:country="SE" officeooo:rsid="006d3cc3" officeooo:paragraph-rsid="00a17fa9" style:font-size-asian="10pt" style:font-size-complex="10pt"/>
    </style:style>
    <style:style style:name="P25" style:family="paragraph" style:parent-style-name="Standard">
      <style:paragraph-properties fo:line-height="100%"/>
      <style:text-properties fo:color="#000000" loext:opacity="100%" fo:font-size="10pt" fo:language="sv" fo:country="SE" officeooo:rsid="0084d777" officeooo:paragraph-rsid="00a34b50" style:font-size-asian="10pt" style:font-size-complex="10pt"/>
    </style:style>
    <style:style style:name="P26" style:family="paragraph" style:parent-style-name="Standard">
      <style:paragraph-properties fo:line-height="100%"/>
      <style:text-properties fo:color="#000000" loext:opacity="100%" fo:font-size="10pt" fo:language="sv" fo:country="SE" officeooo:rsid="00a54bf6" officeooo:paragraph-rsid="00a54bf6" style:font-size-asian="10pt" style:font-size-complex="10pt"/>
    </style:style>
    <style:style style:name="P27" style:family="paragraph" style:parent-style-name="Standard">
      <style:paragraph-properties fo:line-height="100%" fo:text-align="start" style:justify-single-word="false"/>
      <style:text-properties fo:color="#000000" loext:opacity="100%" fo:font-size="10pt" fo:language="sv" fo:country="SE" officeooo:rsid="0068cf40" officeooo:paragraph-rsid="0084d777" style:font-size-asian="10pt" style:font-size-complex="10pt"/>
    </style:style>
    <style:style style:name="P28" style:family="paragraph" style:parent-style-name="Standard">
      <style:paragraph-properties fo:line-height="100%"/>
      <style:text-properties fo:color="#000000" loext:opacity="100%" fo:font-size="10pt" officeooo:paragraph-rsid="00a54bf6" style:font-size-asian="10pt" style:font-size-complex="10pt"/>
    </style:style>
    <style:style style:name="P29" style:family="paragraph" style:parent-style-name="Standard">
      <style:paragraph-properties fo:line-height="100%"/>
      <style:text-properties fo:color="#000000" loext:opacity="100%" fo:font-size="11pt" fo:language="sv" fo:country="SE" officeooo:rsid="00a098d7" officeooo:paragraph-rsid="00a098d7" style:font-size-asian="11pt" style:font-size-complex="11pt"/>
    </style:style>
    <style:style style:name="P30" style:family="paragraph" style:parent-style-name="Standard">
      <style:paragraph-properties fo:line-height="100%"/>
      <style:text-properties fo:color="#000000" loext:opacity="100%" fo:font-size="11pt" fo:language="sv" fo:country="SE" officeooo:rsid="00a54bf6" officeooo:paragraph-rsid="00a54bf6" style:font-size-asian="11pt" style:font-size-complex="11pt"/>
    </style:style>
    <style:style style:name="P31" style:family="paragraph" style:parent-style-name="Standard" style:list-style-name="L1">
      <style:paragraph-properties fo:line-height="100%"/>
      <style:text-properties fo:color="#000000" loext:opacity="100%" style:font-name="Liberation Serif1" fo:font-size="12pt" officeooo:rsid="009c4220" officeooo:paragraph-rsid="00a66316" style:font-size-asian="12pt" style:font-size-complex="12pt"/>
    </style:style>
    <style:style style:name="P32" style:family="paragraph" style:parent-style-name="Standard" style:list-style-name="L1">
      <style:paragraph-properties fo:line-height="100%"/>
      <style:text-properties fo:color="#000000" loext:opacity="100%" style:font-name="Liberation Serif1" fo:font-size="10pt" officeooo:rsid="009c4220" officeooo:paragraph-rsid="00a66316" style:font-size-asian="10pt" style:font-size-complex="10pt"/>
    </style:style>
    <style:style style:name="P33" style:family="paragraph" style:parent-style-name="Standard">
      <style:paragraph-properties fo:line-height="100%"/>
      <style:text-properties fo:color="#000000" loext:opacity="100%" style:font-name="Liberation Serif1" fo:font-size="10pt" officeooo:rsid="000fba03" officeooo:paragraph-rsid="00757bab" style:font-size-asian="10pt" style:font-size-complex="10pt"/>
    </style:style>
    <style:style style:name="P34" style:family="paragraph" style:parent-style-name="Standard">
      <style:paragraph-properties fo:line-height="100%"/>
      <style:text-properties fo:color="#000000" loext:opacity="100%" style:font-name="Liberation Serif1" fo:font-size="10pt" fo:language="ga" fo:country="IE" officeooo:rsid="0010723e" officeooo:paragraph-rsid="00757bab" style:font-size-asian="10pt" style:font-size-complex="10pt"/>
    </style:style>
    <style:style style:name="P35" style:family="paragraph" style:parent-style-name="Standard">
      <style:paragraph-properties fo:line-height="100%" fo:text-align="start" style:justify-single-word="false"/>
      <style:text-properties fo:color="#000000" loext:opacity="100%" style:font-name="Liberation Serif1" fo:font-size="10pt" fo:language="ga" fo:country="IE" officeooo:rsid="0010723e" officeooo:paragraph-rsid="00757bab" style:font-size-asian="10pt" style:font-size-complex="10pt"/>
    </style:style>
    <style:style style:name="P36" style:family="paragraph" style:parent-style-name="Standard">
      <style:paragraph-properties fo:line-height="100%" fo:text-align="start" style:justify-single-word="false"/>
      <style:text-properties fo:color="#000000" loext:opacity="100%" style:font-name="Liberation Serif1" fo:font-size="10pt" fo:language="ga" fo:country="IE" officeooo:rsid="0010723e" officeooo:paragraph-rsid="00a17fa9" style:font-size-asian="10pt" style:font-size-complex="10pt"/>
    </style:style>
    <style:style style:name="P37" style:family="paragraph" style:parent-style-name="Standard">
      <style:paragraph-properties fo:line-height="100%"/>
      <style:text-properties fo:color="#000000" loext:opacity="100%" fo:font-size="6pt" fo:language="sv" fo:country="SE" officeooo:paragraph-rsid="000f8a65" style:font-size-asian="6pt" style:font-size-complex="6pt"/>
    </style:style>
    <style:style style:name="P38" style:family="paragraph" style:parent-style-name="Standard">
      <style:paragraph-properties fo:line-height="100%"/>
      <style:text-properties fo:color="#000000" loext:opacity="100%" fo:font-size="6pt" fo:language="sv" fo:country="SE" officeooo:paragraph-rsid="00a098d7" style:font-size-asian="6pt" style:font-size-complex="6pt"/>
    </style:style>
    <style:style style:name="P39" style:family="paragraph" style:parent-style-name="Standard">
      <style:paragraph-properties fo:line-height="100%"/>
      <style:text-properties fo:color="#800080" loext:opacity="100%" style:font-name="TimesNewRomanPSMT" fo:font-size="10pt" fo:language="sv" fo:country="SE" fo:font-style="italic" officeooo:rsid="0053153d" officeooo:paragraph-rsid="00a17fa9" style:font-size-asian="10pt" style:font-style-asian="italic" style:font-size-complex="10pt" style:font-style-complex="italic"/>
    </style:style>
    <style:style style:name="P40" style:family="paragraph" style:parent-style-name="Standard" style:list-style-name="L1">
      <style:paragraph-properties fo:line-height="100%"/>
      <style:text-properties fo:font-size="10pt" officeooo:paragraph-rsid="00a66316" style:font-size-asian="10pt" style:font-size-complex="10pt"/>
    </style:style>
    <style:style style:name="P41" style:family="paragraph" style:parent-style-name="Text_20_body">
      <style:paragraph-properties fo:line-height="100%"/>
      <style:text-properties fo:color="#000000" loext:opacity="100%" fo:font-size="10pt" fo:language="sv" fo:country="SE" officeooo:paragraph-rsid="00a17fa9" style:font-size-asian="10pt" style:font-size-complex="10pt"/>
    </style:style>
    <style:style style:name="P42" style:family="paragraph" style:parent-style-name="Text_20_body">
      <style:paragraph-properties fo:line-height="100%"/>
      <style:text-properties officeooo:paragraph-rsid="00a17fa9"/>
    </style:style>
    <style:style style:name="P43" style:family="paragraph" style:parent-style-name="Text_20_body">
      <style:paragraph-properties fo:margin-top="0cm" fo:margin-bottom="0cm" style:contextual-spacing="false" fo:line-height="100%" fo:orphans="2" fo:widows="2"/>
      <style:text-properties fo:font-size="6pt" officeooo:paragraph-rsid="00a098d7" style:font-size-asian="6pt" style:font-size-complex="6pt"/>
    </style:style>
    <style:style style:name="P44" style:family="paragraph" style:parent-style-name="Text_20_body">
      <style:paragraph-properties fo:margin-top="0cm" fo:margin-bottom="0cm" style:contextual-spacing="false" fo:line-height="100%" fo:orphans="2" fo:widows="2"/>
      <style:text-properties fo:font-size="6pt" officeooo:paragraph-rsid="00a71ba1" style:font-size-asian="6pt" style:font-size-complex="6pt"/>
    </style:style>
    <style:style style:name="T1" style:family="text">
      <style:text-properties style:font-name="TimesNewRomanPSMT"/>
    </style:style>
    <style:style style:name="T2" style:family="text">
      <style:text-properties style:font-name="TimesNewRomanPSMT" fo:font-size="11pt" officeooo:rsid="0010b140" style:font-size-asian="11pt" style:font-size-complex="11pt"/>
    </style:style>
    <style:style style:name="T3" style:family="text">
      <style:text-properties style:font-name="TimesNewRomanPSMT" fo:font-size="11pt" officeooo:rsid="0043856c" style:font-size-asian="11pt" style:font-size-complex="11pt"/>
    </style:style>
    <style:style style:name="T4" style:family="text">
      <style:text-properties style:font-name="TimesNewRomanPSMT" fo:font-size="11pt" officeooo:rsid="00645a35" style:font-size-asian="11pt" style:font-size-complex="11pt"/>
    </style:style>
    <style:style style:name="T5" style:family="text">
      <style:text-properties style:font-name="TimesNewRomanPSMT" fo:font-size="11pt" fo:language="sv" fo:country="SE" officeooo:rsid="00489572" style:font-size-asian="11pt" style:font-size-complex="11pt"/>
    </style:style>
    <style:style style:name="T6" style:family="text">
      <style:text-properties style:font-name="TimesNewRomanPSMT" officeooo:rsid="0072bf0d"/>
    </style:style>
    <style:style style:name="T7" style:family="text">
      <style:text-properties style:font-name="TimesNewRomanPSMT" officeooo:rsid="0047a931"/>
    </style:style>
    <style:style style:name="T8" style:family="text">
      <style:text-properties style:font-name="TimesNewRomanPSMT" officeooo:rsid="00489572"/>
    </style:style>
    <style:style style:name="T9" style:family="text">
      <style:text-properties style:font-name="TimesNewRomanPSMT" fo:font-style="italic" officeooo:rsid="00489572" style:font-style-asian="italic" style:font-style-complex="italic"/>
    </style:style>
    <style:style style:name="T10" style:family="text">
      <style:text-properties style:font-name="TimesNewRomanPSMT" officeooo:rsid="006e2242"/>
    </style:style>
    <style:style style:name="T11" style:family="text">
      <style:text-properties style:font-name="TimesNewRomanPSMT" officeooo:rsid="006b5137"/>
    </style:style>
    <style:style style:name="T12" style:family="text">
      <style:text-properties style:font-name="TimesNewRomanPSMT" officeooo:rsid="0049ac05"/>
    </style:style>
    <style:style style:name="T13" style:family="text">
      <style:text-properties style:font-name="TimesNewRomanPSMT" officeooo:rsid="0068cf40"/>
    </style:style>
    <style:style style:name="T14" style:family="text">
      <style:text-properties style:font-name="TimesNewRomanPSMT" officeooo:rsid="004e075a"/>
    </style:style>
    <style:style style:name="T15" style:family="text">
      <style:text-properties style:font-name="TimesNewRomanPSMT" officeooo:rsid="0069f056"/>
    </style:style>
    <style:style style:name="T16" style:family="text">
      <style:text-properties style:font-name="TimesNewRomanPSMT" officeooo:rsid="006fa284"/>
    </style:style>
    <style:style style:name="T17" style:family="text">
      <style:text-properties style:font-name="TimesNewRomanPSMT" officeooo:rsid="0071962c"/>
    </style:style>
    <style:style style:name="T18" style:family="text">
      <style:text-properties style:font-name="TimesNewRomanPSMT" officeooo:rsid="00757bab"/>
    </style:style>
    <style:style style:name="T19" style:family="text">
      <style:text-properties style:font-name="TimesNewRomanPSMT" officeooo:rsid="00791d8f"/>
    </style:style>
    <style:style style:name="T20" style:family="text">
      <style:text-properties style:font-name="TimesNewRomanPSMT" officeooo:rsid="007929c8"/>
    </style:style>
    <style:style style:name="T21" style:family="text">
      <style:text-properties style:font-name="TimesNewRomanPSMT" fo:font-size="16pt" officeooo:rsid="0043856c" style:font-size-asian="16pt" style:font-size-complex="16pt"/>
    </style:style>
    <style:style style:name="T22" style:family="text">
      <style:text-properties style:font-name="TimesNewRomanPSMT" fo:font-size="16pt" officeooo:rsid="0049ac05" style:font-size-asian="16pt" style:font-size-complex="16pt"/>
    </style:style>
    <style:style style:name="T23" style:family="text">
      <style:text-properties style:font-name="TimesNewRomanPSMT" officeooo:rsid="007734bd"/>
    </style:style>
    <style:style style:name="T24" style:family="text">
      <style:text-properties style:font-name="TimesNewRomanPSMT" officeooo:rsid="00a17fa9"/>
    </style:style>
    <style:style style:name="T25" style:family="text">
      <style:text-properties style:font-name="TimesNewRomanPSMT" officeooo:rsid="0086b000"/>
    </style:style>
    <style:style style:name="T26" style:family="text">
      <style:text-properties style:font-name="TimesNewRomanPSMT" officeooo:rsid="00a66316"/>
    </style:style>
    <style:style style:name="T27" style:family="text">
      <style:text-properties style:font-name="TimesNewRomanPSMT" officeooo:rsid="0010b140"/>
    </style:style>
    <style:style style:name="T28" style:family="text">
      <style:text-properties style:font-name="TimesNewRomanPSMT" officeooo:rsid="0043856c"/>
    </style:style>
    <style:style style:name="T29" style:family="text">
      <style:text-properties style:font-name="TimesNewRomanPSMT" officeooo:rsid="00645a35"/>
    </style:style>
    <style:style style:name="T30" style:family="text">
      <style:text-properties style:font-name="TimesNewRomanPSMT" fo:language="sv" fo:country="SE" officeooo:rsid="00489572"/>
    </style:style>
    <style:style style:name="T31" style:family="text">
      <style:text-properties style:font-name="TimesNewRomanPSMT" officeooo:rsid="0073b1e9"/>
    </style:style>
    <style:style style:name="T32" style:family="text">
      <style:text-properties fo:language="sv" fo:country="SE"/>
    </style:style>
    <style:style style:name="T33" style:family="text">
      <style:text-properties fo:language="sv" fo:country="SE" officeooo:rsid="00a098d7" style:font-size-asian="11pt" style:font-size-complex="11pt"/>
    </style:style>
    <style:style style:name="T34" style:family="text">
      <style:text-properties fo:language="sv" fo:country="SE" officeooo:rsid="00a43a46" style:font-size-asian="11pt" style:font-size-complex="11pt"/>
    </style:style>
    <style:style style:name="T35" style:family="text">
      <style:text-properties fo:language="sv" fo:country="SE" officeooo:rsid="00a54bf6" style:font-size-asian="11pt" style:font-size-complex="11pt"/>
    </style:style>
    <style:style style:name="T36" style:family="text">
      <style:text-properties fo:language="sv" fo:country="SE" officeooo:rsid="00a098d7"/>
    </style:style>
    <style:style style:name="T37" style:family="text">
      <style:text-properties fo:language="sv" fo:country="SE" officeooo:rsid="00a43a46"/>
    </style:style>
    <style:style style:name="T38" style:family="text">
      <style:text-properties fo:language="sv" fo:country="SE" officeooo:rsid="00a54bf6"/>
    </style:style>
    <style:style style:name="T39" style:family="text">
      <style:text-properties fo:font-variant="normal" fo:text-transform="none" style:font-name="roboto" fo:letter-spacing="normal" fo:font-style="normal" fo:font-weight="normal" officeooo:rsid="0072bf0d"/>
    </style:style>
    <style:style style:name="T40" style:family="text">
      <style:text-properties fo:font-variant="normal" fo:text-transform="none" style:font-name="roboto" fo:letter-spacing="normal" fo:font-style="normal" fo:font-weight="normal" officeooo:rsid="00a098d7"/>
    </style:style>
    <style:style style:name="T41" style:family="text">
      <style:text-properties fo:font-variant="normal" fo:text-transform="none" style:font-name="roboto" fo:font-size="10.5pt" fo:letter-spacing="normal" fo:font-style="normal" fo:font-weight="normal" officeooo:rsid="0072bf0d" style:font-size-asian="10pt" style:font-size-complex="10pt"/>
    </style:style>
    <style:style style:name="T42" style:family="text">
      <style:text-properties fo:font-variant="normal" fo:text-transform="none" style:font-name="roboto" fo:font-size="11.5pt" fo:letter-spacing="normal" fo:font-style="normal" fo:font-weight="normal" officeooo:rsid="00a098d7" style:font-size-asian="11.5pt" style:font-size-complex="10pt"/>
    </style:style>
    <style:style style:name="T43" style:family="text">
      <style:text-properties fo:font-variant="normal" fo:text-transform="none" fo:color="#000000" loext:opacity="100%" style:font-name="Open Sans Variable" fo:font-size="10.5pt" fo:letter-spacing="normal" fo:font-style="normal" fo:font-weight="normal"/>
    </style:style>
    <style:style style:name="T44" style:family="text">
      <style:text-properties fo:font-variant="normal" fo:text-transform="none" fo:color="#000000" loext:opacity="100%" style:font-name="Open Sans Variable" fo:letter-spacing="normal" fo:font-style="normal" fo:font-weight="normal"/>
    </style:style>
    <style:style style:name="T45" style:family="text">
      <style:text-properties fo:font-variant="normal" fo:text-transform="none" fo:color="#000000" loext:opacity="100%" style:font-name="Open Sans Variable" fo:letter-spacing="normal" fo:font-style="normal" fo:font-weight="normal" officeooo:rsid="00a71ba1"/>
    </style:style>
    <style:style style:name="T46" style:family="text">
      <style:text-properties fo:font-variant="normal" fo:text-transform="none" style:font-name="Open Sans Variable" fo:font-size="11.5pt" fo:letter-spacing="normal" fo:font-style="normal" fo:font-weight="normal" style:font-size-asian="11.5pt"/>
    </style:style>
    <style:style style:name="T47" style:family="text">
      <style:text-properties fo:font-variant="normal" fo:text-transform="none" style:font-name="Open Sans Variable" fo:letter-spacing="normal" fo:font-style="normal" fo:font-weight="normal"/>
    </style:style>
    <style:style style:name="T48" style:family="text">
      <style:text-properties fo:font-variant="normal" fo:text-transform="none" style:font-name="circular" fo:font-size="15.75pt" fo:letter-spacing="normal" fo:font-style="normal" fo:font-weight="bold"/>
    </style:style>
    <style:style style:name="T49" style:family="text">
      <style:text-properties fo:font-variant="normal" fo:text-transform="none" style:font-name="circular" fo:letter-spacing="normal" fo:font-style="normal" fo:font-weight="bold"/>
    </style:style>
    <style:style style:name="T50" style:family="text">
      <style:text-properties fo:font-variant="normal" fo:text-transform="none" style:font-name="TimesNewRomanPSMT" fo:letter-spacing="normal" fo:font-style="normal" fo:font-weight="normal"/>
    </style:style>
    <style:style style:name="T51" style:family="text">
      <style:text-properties fo:font-variant="normal" fo:text-transform="none" style:font-name="TimesNewRomanPSMT" fo:letter-spacing="normal" fo:font-style="normal" fo:font-weight="normal" officeooo:rsid="0049ac05"/>
    </style:style>
    <style:style style:name="T52" style:family="text">
      <style:text-properties fo:font-variant="normal" fo:text-transform="none" fo:letter-spacing="normal" fo:font-style="normal" fo:font-weight="normal" officeooo:rsid="0049ac05"/>
    </style:style>
    <style:style style:name="T53" style:family="text">
      <style:text-properties style:font-name="TimesNewRomanPS-BoldMT" fo:font-size="12pt" fo:font-weight="bold" style:font-size-asian="12pt" style:font-weight-asian="bold"/>
    </style:style>
    <style:style style:name="T54" style:family="text">
      <style:text-properties style:font-name="TimesNewRomanPS-BoldMT" fo:font-size="12pt" fo:font-weight="bold" officeooo:rsid="00645a35" style:font-size-asian="12pt" style:font-weight-asian="bold"/>
    </style:style>
    <style:style style:name="T55" style:family="text">
      <style:text-properties style:font-name="TimesNewRomanPS-BoldMT" fo:font-weight="bold" style:font-weight-asian="bold"/>
    </style:style>
    <style:style style:name="T56" style:family="text">
      <style:text-properties style:font-name="TimesNewRomanPS-BoldMT" fo:font-weight="bold" officeooo:rsid="00645a35" style:font-weight-asian="bold"/>
    </style:style>
    <style:style style:name="T57" style:family="text">
      <style:text-properties officeooo:rsid="0068cf40"/>
    </style:style>
    <style:style style:name="T58" style:family="text">
      <style:text-properties officeooo:rsid="0069f056"/>
    </style:style>
    <style:style style:name="T59" style:family="text">
      <style:text-properties officeooo:rsid="0071962c"/>
    </style:style>
    <style:style style:name="T60" style:family="text">
      <style:text-properties fo:font-style="italic" officeooo:rsid="00113a94" style:font-style-asian="italic" style:font-style-complex="italic"/>
    </style:style>
    <style:style style:name="T61" style:family="text">
      <style:text-properties fo:font-style="italic" officeooo:rsid="004ec0ca" style:font-style-asian="italic" style:font-style-complex="italic"/>
    </style:style>
    <style:style style:name="T62" style:family="text">
      <style:text-properties fo:font-style="italic" officeooo:rsid="004cdc72" style:font-style-asian="italic" style:font-style-complex="italic"/>
    </style:style>
    <style:style style:name="T63" style:family="text">
      <style:text-properties fo:font-size="11pt" officeooo:rsid="0010b140" style:font-size-asian="11pt" style:font-size-complex="11pt"/>
    </style:style>
    <style:style style:name="T64" style:family="text">
      <style:text-properties officeooo:rsid="00757bab"/>
    </style:style>
    <style:style style:name="T65" style:family="text">
      <style:text-properties fo:language="ga" fo:country="IE" officeooo:rsid="0010723e"/>
    </style:style>
    <style:style style:name="T66" style:family="text">
      <style:text-properties fo:color="#000000" loext:opacity="100%"/>
    </style:style>
    <style:style style:name="T67" style:family="text">
      <style:text-properties fo:color="#000000" loext:opacity="100%" style:font-name="TimesNewRomanPSMT" fo:font-size="11pt" fo:language="sv" fo:country="SE" officeooo:rsid="0071962c" style:font-size-asian="11pt" style:font-size-complex="11pt"/>
    </style:style>
    <style:style style:name="T68" style:family="text">
      <style:text-properties fo:color="#000000" loext:opacity="100%" style:font-name="TimesNewRomanPSMT" fo:font-size="11pt" fo:language="sv" fo:country="SE" officeooo:rsid="00489572" style:font-size-asian="11pt" style:font-size-complex="11pt"/>
    </style:style>
    <style:style style:name="T69" style:family="text">
      <style:text-properties fo:color="#000000" loext:opacity="100%" style:font-name="TimesNewRomanPSMT" fo:language="sv" fo:country="SE" officeooo:rsid="00489572"/>
    </style:style>
    <style:style style:name="T70" style:family="text">
      <style:text-properties fo:color="#000000" loext:opacity="100%" style:font-name="TimesNewRomanPSMT" fo:language="sv" fo:country="SE" officeooo:rsid="0071962c"/>
    </style:style>
    <style:style style:name="T71" style:family="text">
      <style:text-properties fo:color="#000000" loext:opacity="100%" style:font-name="TimesNewRomanPSMT" fo:font-size="10pt" fo:language="sv" fo:country="SE" officeooo:rsid="0071962c" style:font-size-asian="10pt" style:font-size-complex="10pt"/>
    </style:style>
    <style:style style:name="T72" style:family="text">
      <style:text-properties fo:color="#000000" loext:opacity="100%" fo:font-size="11pt" fo:language="sv" fo:country="SE" style:font-size-asian="11pt" style:font-size-complex="11pt"/>
    </style:style>
    <style:style style:name="T73" style:family="text">
      <style:text-properties fo:color="#000000" loext:opacity="100%" fo:font-size="11pt" fo:language="sv" fo:country="SE" fo:font-weight="bold" style:font-size-asian="11pt" style:font-size-complex="11pt"/>
    </style:style>
    <style:style style:name="T74" style:family="text">
      <style:text-properties fo:color="#000000" loext:opacity="100%" fo:font-size="11pt" fo:language="sv" fo:country="SE" fo:font-style="italic" style:font-size-asian="11pt" style:font-size-complex="11pt"/>
    </style:style>
    <style:style style:name="T75" style:family="text">
      <style:text-properties fo:color="#000000" loext:opacity="100%" fo:font-size="10pt" fo:language="sv" fo:country="SE" style:font-size-asian="10pt" style:font-size-complex="10pt"/>
    </style:style>
    <style:style style:name="T76" style:family="text">
      <style:text-properties fo:color="#000000" loext:opacity="100%" fo:font-size="10pt" fo:language="sv" fo:country="SE" fo:font-weight="bold" style:font-size-asian="10pt" style:font-size-complex="10pt"/>
    </style:style>
    <style:style style:name="T77" style:family="text">
      <style:text-properties fo:color="#000000" loext:opacity="100%" fo:font-size="10pt" fo:language="sv" fo:country="SE" fo:font-style="italic" style:font-size-asian="10pt" style:font-size-complex="10pt"/>
    </style:style>
    <style:style style:name="T78" style:family="text">
      <style:text-properties fo:color="#000000" loext:opacity="100%" fo:font-size="10pt" style:font-size-asian="10pt" style:font-size-complex="10pt"/>
    </style:style>
    <style:style style:name="T79" style:family="text">
      <style:text-properties fo:color="#000000" loext:opacity="100%" style:font-name="Liberation Serif1" fo:font-size="12pt" officeooo:rsid="009c4220" style:font-size-asian="12pt" style:font-size-complex="12pt"/>
    </style:style>
    <style:style style:name="T80" style:family="text">
      <style:text-properties fo:color="#000000" loext:opacity="100%" style:font-name="Liberation Serif1" officeooo:rsid="009c4220"/>
    </style:style>
    <style:style style:name="T81" style:family="text">
      <style:text-properties fo:color="#000000" loext:opacity="100%" fo:language="sv" fo:country="SE"/>
    </style:style>
    <style:style style:name="T82" style:family="text">
      <style:text-properties fo:color="#000000" loext:opacity="100%" fo:language="sv" fo:country="SE" fo:font-weight="bold"/>
    </style:style>
    <style:style style:name="T83" style:family="text">
      <style:text-properties fo:color="#000000" loext:opacity="100%" fo:language="sv" fo:country="SE" fo:font-style="italic"/>
    </style:style>
    <style:style style:name="T84" style:family="text">
      <style:text-properties fo:font-size="16pt" fo:font-style="italic" officeooo:rsid="00113a94" style:font-size-asian="14pt" style:font-style-asian="italic" style:font-size-complex="16pt" style:font-style-complex="italic"/>
    </style:style>
    <style:style style:name="T85" style:family="text">
      <style:text-properties fo:font-size="16pt" fo:font-style="italic" officeooo:rsid="004ec0ca" style:font-size-asian="14pt" style:font-style-asian="italic" style:font-size-complex="16pt" style:font-style-complex="italic"/>
    </style:style>
    <style:style style:name="T86" style:family="text">
      <style:text-properties fo:font-size="16pt" fo:font-style="italic" officeooo:rsid="004cdc72" style:font-size-asian="16pt" style:font-style-asian="italic" style:font-size-complex="16pt" style:font-style-complex="italic"/>
    </style:style>
    <style:style style:name="T87" style:family="text">
      <style:text-properties fo:font-size="16pt" fo:font-style="italic" officeooo:rsid="004ec0ca" style:font-size-asian="16pt" style:font-style-asian="italic" style:font-size-complex="16pt" style:font-style-complex="italic"/>
    </style:style>
    <style:style style:name="T88" style:family="text">
      <style:text-properties style:font-name="Liberation Serif" officeooo:rsid="007929c8"/>
    </style:style>
    <style:style style:name="T89" style:family="text">
      <style:text-properties style:font-name="Garamond" fo:font-size="12pt" fo:font-style="normal" officeooo:rsid="0053153d" style:font-size-asian="12pt" style:font-style-asian="normal" style:font-size-complex="12pt" style:font-style-complex="normal"/>
    </style:style>
    <style:style style:name="T90" style:family="text">
      <style:text-properties style:font-name="Garamond" fo:font-size="12pt" fo:font-style="normal" officeooo:rsid="0069b748" style:font-size-asian="12pt" style:font-style-asian="normal" style:font-size-complex="12pt" style:font-style-complex="normal"/>
    </style:style>
    <style:style style:name="T91" style:family="text">
      <style:text-properties style:font-name="Garamond" fo:font-style="normal" officeooo:rsid="0053153d" style:font-style-asian="normal" style:font-style-complex="normal"/>
    </style:style>
    <style:style style:name="T92" style:family="text">
      <style:text-properties style:font-name="Garamond" fo:font-style="normal" officeooo:rsid="0069b748" style:font-style-asian="normal" style:font-style-complex="normal"/>
    </style:style>
    <style:style style:name="T93" style:family="text">
      <style:text-properties fo:font-size="12pt" style:font-size-asian="12pt"/>
    </style:style>
    <style:style style:name="T94" style:family="text">
      <style:text-properties style:font-size-asian="16pt"/>
    </style:style>
    <style:style style:name="T95" style:family="text">
      <style:text-properties officeooo:rsid="0053153d" style:font-size-asian="16pt"/>
    </style:style>
    <style:style style:name="T96" style:family="text">
      <style:text-properties officeooo:rsid="0053a0e9" style:font-size-asian="16pt"/>
    </style:style>
    <style:style style:name="T97" style:family="text">
      <style:text-properties officeooo:rsid="0056bb26" style:font-size-asian="16pt"/>
    </style:style>
    <style:style style:name="T98" style:family="text">
      <style:text-properties officeooo:rsid="0054e182" style:font-size-asian="16pt"/>
    </style:style>
    <style:style style:name="T99" style:family="text">
      <style:text-properties fo:font-size="11.5pt" style:font-size-asian="11.5pt"/>
    </style:style>
    <style:style style:name="T100" style:family="text">
      <style:text-properties fo:font-size="11.5pt" officeooo:rsid="00a54bf6" style:font-size-asian="11.5pt"/>
    </style:style>
    <style:style style:name="T101" style:family="text">
      <style:text-properties officeooo:rsid="0093cc0e"/>
    </style:style>
    <style:style style:name="T102" style:family="text">
      <style:text-properties officeooo:rsid="00a098d7"/>
    </style:style>
    <style:style style:name="T103" style:family="text">
      <style:text-properties style:font-name="roboto" fo:language="sv" fo:country="SE" officeooo:rsid="0072bf0d" style:font-size-asian="10pt" style:font-size-complex="10pt"/>
    </style:style>
    <style:style style:name="T104" style:family="text">
      <style:text-properties style:font-name="roboto" fo:language="sv" fo:country="SE" officeooo:rsid="00a098d7" style:font-size-asian="10pt" style:font-size-complex="10pt"/>
    </style:style>
    <style:style style:name="T105" style:family="text">
      <style:text-properties style:font-name="roboto" fo:language="sv" fo:country="SE" officeooo:rsid="0072bf0d"/>
    </style:style>
    <style:style style:name="T106" style:family="text">
      <style:text-properties style:font-name="roboto" fo:language="sv" fo:country="SE" officeooo:rsid="00a098d7"/>
    </style:style>
    <style:style style:name="T107" style:family="text">
      <style:text-properties style:font-name="roboto" fo:font-size="11.5pt" fo:language="sv" fo:country="SE" officeooo:rsid="00a098d7" style:font-size-asian="11.5pt" style:font-size-complex="10pt"/>
    </style:style>
    <style:style style:name="T108" style:family="text">
      <style:text-properties fo:font-size="10pt" style:font-size-asian="10pt"/>
    </style:style>
    <style:style style:name="T109" style:family="text">
      <style:text-properties fo:font-size="10pt" style:font-size-asian="10pt" style:font-size-complex="10pt"/>
    </style:style>
    <style:style style:name="T110" style:family="text">
      <style:text-properties officeooo:rsid="00a0f85c"/>
    </style:style>
    <style:style style:name="T111" style:family="text">
      <style:text-properties officeooo:rsid="00a43a46"/>
    </style:style>
    <style:style style:name="T112" style:family="text">
      <style:text-properties officeooo:rsid="00a54bf6"/>
    </style:style>
    <style:style style:name="T113" style:family="text">
      <style:text-properties officeooo:rsid="00a67855"/>
    </style:style>
    <style:style style:name="T114" style:family="text">
      <style:text-properties officeooo:rsid="0010b140"/>
    </style:style>
    <style:style style:name="T115" style:family="text">
      <style:text-properties officeooo:rsid="0053153d"/>
    </style:style>
    <style:style style:name="T116" style:family="text">
      <style:text-properties officeooo:rsid="0053a0e9"/>
    </style:style>
    <style:style style:name="T117" style:family="text">
      <style:text-properties officeooo:rsid="0056bb26"/>
    </style:style>
    <style:style style:name="T118" style:family="text">
      <style:text-properties officeooo:rsid="0054e182"/>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text:tab/><text:tab/><text:tab/><text:tab/><text:tab/><text:tab/><text:tab/><text:span text:style-name="T65">21 Ascaill Bóirne,</text:span></text:p>
      <text:p text:style-name="P34"><text:tab/><text:tab/><text:tab/><text:tab/><text:tab/><text:tab/><text:tab/> <text:s text:c="3"/>Cill Dhéagláin,</text:p>
      <text:p text:style-name="P34"><text:tab/><text:tab/><text:tab/><text:tab/><text:tab/><text:tab/><text:tab/> <text:s text:c="7"/>Co. na Mí,</text:p>
      <text:p text:style-name="P35"><text:tab/><text:tab/><text:tab/><text:tab/><text:tab/><text:tab/><text:tab/> <text:s text:c="11"/>A84 XP52,</text:p>
      <text:p text:style-name="P35"><text:tab/><text:tab/><text:tab/><text:tab/><text:tab/><text:tab/><text:tab/><text:tab/> <text:s text:c="2"/><text:span text:style-name="T32">så kallad republiken av Irland.</text:span></text:p>
      <text:p text:style-name="P36"><text:tab/><text:tab/><text:tab/><text:tab/><text:tab/><text:tab/><text:tab/><text:span text:style-name="T30">Se upp! Jag kan bli husvill.</text:span></text:p>
      <text:p text:style-name="P2"><text:span text:style-name="T78"><text:tab/><text:tab/><text:tab/><text:tab/><text:tab/><text:tab/><text:tab/></text:span><text:a xlink:type="simple" xlink:href="mailto:Gloucester@Insomnia247.NL" text:style-name="Internet_20_link" text:visited-style-name="Visited_20_Internet_20_Link"><text:span text:style-name="T109">Gloucester@Insomnia247.NL</text:span></text:a><text:span text:style-name="T78"> </text:span><text:span text:style-name="T78"><text:note text:id="ftn1" text:note-class="footnote"><text:note-citation>1</text:note-citation><text:note-body><text:p text:style-name="P1">Se upp! <text:a xlink:type="simple" xlink:href="mailto:Gloucester@Insomnia247.NL" text:style-name="Internet_20_link" text:visited-style-name="Visited_20_Internet_20_Link">Gloucester@Insomnia247.NL</text:a> är inte perfekt.</text:p></text:note-body></text:note></text:span></text:p>
      <text:p text:style-name="P27"><text:span text:style-name="T64"><text:tab/><text:tab/><text:tab/><text:tab/><text:tab/><text:tab/><text:tab/>202</text:span><text:span text:style-name="T102">6</text:span><text:span text:style-name="T64">-</text:span><text:span text:style-name="T102">06</text:span><text:span text:style-name="T64">-</text:span><text:span text:style-name="T102">30</text:span></text:p>
      <text:p text:style-name="P37"/>
      <text:p text:style-name="P44"><text:span text:style-name="T45">Svea hovrätt<text:tab/><text:tab/><text:tab/><text:tab/>och<text:tab/><text:tab/><text:tab/>Nacka tingsrätt</text:span></text:p>
      <text:p text:style-name="P43"><text:span text:style-name="T44">Box 2290<text:tab/><text:tab/><text:tab/><text:tab/><text:tab/><text:tab/><text:tab/></text:span>Box 69 <text:span text:style-name="T44"><text:line-break/>103 17 Stockholm<text:tab/><text:tab/><text:tab/><text:tab/><text:tab/><text:tab/></text:span>131 07 Nacka</text:p>
      <text:p text:style-name="P38"><text:span text:style-name="T39">Sverige<text:tab/><text:tab/><text:tab/><text:tab/><text:tab/><text:tab/><text:tab/>Sverige</text:span></text:p>
      <text:p text:style-name="P37"/>
      <text:p text:style-name="P18">Målnummer Ä 4232-26 <text:s/><text:span text:style-name="T112">och </text:span><text:span text:style-name="T111">Diarienummer: DO 2026/4582</text:span></text:p>
      <text:p text:style-name="P17"><text:span text:style-name="T6">H</text:span><text:span text:style-name="T31">ej </text:span><text:span text:style-name="T18">till </text:span><text:span text:style-name="T39">Svea hovrätt</text:span><text:span text:style-name="T18">!</text:span></text:p>
      <text:p text:style-name="P20"><text:span text:style-name="T18"/></text:p>
      <text:p text:style-name="P21"><text:span text:style-name="T18">V</text:span><text:span text:style-name="T1">arför finns iriskan inte på</text:span></text:p>
      <text:p text:style-name="P29"><text:a xlink:type="simple" xlink:href="https://WWW.domstol.Se/svea-hovratt/other-languages" text:style-name="Internet_20_link" text:visited-style-name="Visited_20_Internet_20_Link"><text:span text:style-name="T109">HTTPS://WWW.domstol.Se/svea-hovratt/other-languages</text:span></text:a></text:p>
      <text:p text:style-name="P28"><text:span text:style-name="T36">? </text:span><text:span text:style-name="T37">Jfr. Diarienummer: DO 2026/4582 </text:span><text:span text:style-name="T38">av mig – d v s ”Anmälan om diskriminering vid kontakt med Nacka tingsrätt och Kronofogden” – hos </text:span><text:span text:style-name="T49">diskriminerings­ombuds­mannen</text:span><text:span text:style-name="T38">.</text:span></text:p>
      <text:p text:style-name="P21"/>
      <text:p text:style-name="P22"><text:span text:style-name="T24">J</text:span><text:span text:style-name="T23">ag </text:span><text:span text:style-name="T24">hade</text:span><text:span text:style-name="T23"> själv </text:span><text:span text:style-name="T24">skrivit till Kronofogden </text:span><text:span text:style-name="T1">å</text:span><text:span text:style-name="T24">ret 2025:</text:span></text:p>
      <text:p text:style-name="P22"><text:span text:style-name="T24">”[. . .]</text:span></text:p>
      <text:p text:style-name="P22"><text:span text:style-name="T24"/></text:p>
      <text:p text:style-name="P19"><text:span text:style-name="T7">Jag bor inte i Sverige. Svenska är inte hemspråket. Brottslingar</text:span><text:span text:style-name="T8"> rövade mina svenska ordböcker och min grammatikbok om svenska och min </text:span><text:span text:style-name="T9">Vägen till Sverige</text:span><text:span text:style-name="T8">.</text:span></text:p>
      <text:p text:style-name="P22"><text:span text:style-name="T69"/></text:p>
      <text:p text:style-name="P22"><text:span text:style-name="T24">[. . .]</text:span></text:p>
      <text:p text:style-name="P22"><text:span text:style-name="T24"/></text:p>
      <text:p text:style-name="P24"><text:span text:style-name="T8">J</text:span><text:span text:style-name="T1">ag faller offer för olagligheter, </text:span><text:span text:style-name="T10">vilka som finns i Sverige. T ex emot </text:span><text:span text:style-name="T11">mina egendomar, vilka som finns i Sverige.</text:span></text:p>
      <text:p text:style-name="P5"/>
      <text:p text:style-name="P5">Jag vill domar emot brottslingarna.</text:p>
      <text:p text:style-name="P5"/>
      <text:p text:style-name="P19"><text:span text:style-name="T12">Jag är ingen jurist. </text:span><text:span text:style-name="T13">J</text:span><text:span text:style-name="T14">ag behöver en advokat.</text:span></text:p>
      <text:p text:style-name="P19"/>
      <text:p text:style-name="P19">Jag hade betalat Advokatlaget AB året 2022 men jag väntar dock på besked <text:span text:style-name="T58">och </text:span><text:span text:style-name="T8">domar </text:span><text:span text:style-name="T15">och returer (av </text:span><text:span text:style-name="T11">mina egendomar, vilka som finns i Sverige</text:span><text:span text:style-name="T15">)</text:span> från Advokatlaget AB alltjämt. Varför?</text:p>
      <text:p text:style-name="P19"/>
      <text:p text:style-name="P19">”<text:span text:style-name="T1">Det finns</text:span></text:p>
      <text:p text:style-name="P19"><text:span text:style-name="T1">klara bevis för att advokatbyrån inte svarar.</text:span>”</text:p>
      <text:p text:style-name="P19"><text:span text:style-name="T114">skrev </text:span><text:span text:style-name="T27">Tomas Lif </text:span><text:span text:style-name="T28">eller Kajsa Sjerén </text:span><text:span text:style-name="T29">vid </text:span><text:span text:style-name="T56">FÖRVALTNINGSRÄTTEN </text:span><text:span text:style-name="T55">I STOCKHOLM</text:span><text:span text:style-name="T27">.</text:span></text:p>
      <text:p text:style-name="P6"/>
      <text:p text:style-name="P19"><text:span text:style-name="T12">Advokatlaget AB bevisa</text:span><text:span text:style-name="T11">r</text:span><text:span text:style-name="T12"> </text:span><text:span text:style-name="T11">inte att </text:span><text:span text:style-name="T12">Advokatlaget AB jobbar för mig. </text:span><text:span text:style-name="T28">J</text:span><text:span text:style-name="T12">ag vill en återbetalning.</text:span></text:p>
      <text:p text:style-name="P7"/>
      <text:p text:style-name="P19"><text:span text:style-name="T19">Jag </text:span><text:span text:style-name="T20">har </text:span><text:span text:style-name="T19">betala</text:span><text:span text:style-name="T20">t</text:span><text:span text:style-name="T19"> Skandinaviska Människorättsadvokaterna AB att hjälpa mig i brist på </text:span><text:span text:style-name="T20">bedrifter av Advokatlaget AB.</text:span><text:span text:style-name="T19"> </text:span><text:span text:style-name="T16">Skandinaviska Människorättsadvokaterna AB rekommenderade att </text:span><text:span text:style-name="T17">jag klagar till Kronofogden. Skandinaviska Människorättsadvokaterna AB skrev: ”</text:span>Som jag bland annat nämnde kan du vända dig till Kronofogden (Swedish Enforcement Agency) inte anser att du fått det du betalat för, eller Advokatsamfundet (Swedish Bar Association) med dina klagomål som gäller advokat: </text:p>
      <text:p text:style-name="P41"> </text:p>
      <text:p text:style-name="P42"><text:span text:style-name="T75">Om du inte har fått pengar tillbaka som du anser är dina, kan du ev. ansöka om betalningsföreläggande hos den svenska </text:span><text:span text:style-name="T76">Kronofogden</text:span><text:span text:style-name="T75">: </text:span><text:a xlink:type="simple" xlink:href="https://kronofogden.se/du-har-ett-krav-mot-nagon/du-vill-fa-ditt-krav-faststallt/du-vill-fa-betalt" text:style-name="Internet_20_link" text:visited-style-name="Visited_20_Internet_20_Link"><text:span text:style-name="T77">https://kronofogden.se/du-har-ett-krav-mot-nagon/du-vill-fa-ditt-krav-faststallt/du-vill-fa-betalt</text:span></text:a><text:span text:style-name="T71"> ”</text:span></text:p>
      <text:p text:style-name="P7"/>
      <text:p text:style-name="P8">Jag skrev själv till en svensk domstol:</text:p>
      <text:p text:style-name="P8">”<text:span text:style-name="T91">Mål/Ärende</text:span><text:span text:style-name="T92">n</text:span><text:span text:style-name="T91">: </text:span>2900-24 <text:span text:style-name="T92">och </text:span><text:span text:style-name="T91">3841-24</text:span></text:p>
      <text:p text:style-name="P39"/>
      <text:p text:style-name="P16"><text:span text:style-name="T115">Varje åtalad i Portugal av det här svenska ärendet är en s</text:span>eriemördare <text:span text:style-name="T116">med strafflös immunitet</text:span>. <text:span text:style-name="T115">Vill Sverige anklaga inför t ex Internationella brottmålsdomstolen </text:span><text:span text:style-name="T116">eller </text:span><text:span text:style-name="T117">t ex</text:span><text:span text:style-name="T116"> Sverige (jämför Målnummer i Stockholms tingsrätt: B 15255-19 </text:span><text:span text:style-name="T118">om Iran och Mujahedin</text:span><text:span text:style-name="T116">!)?</text:span></text:p>
      <text:p text:style-name="P8"><text:soft-page-break/>[. . .]</text:p>
      <text:p text:style-name="P9">Det finns inget svenskt personnummer för mig.</text:p>
      <text:p text:style-name="P11"/>
      <text:p text:style-name="P8"><text:span text:style-name="T60">K</text:span><text:span text:style-name="T61">omma ihåg att jag är ett vittne om morden! Jag vill inte ödsla tid </text:span><text:span text:style-name="T62">på </text:span><text:span text:style-name="T61">era tyst medgivande för seriemördare.</text:span>”</text:p>
      <text:p text:style-name="P22"><text:span text:style-name="T24"/></text:p>
      <text:p text:style-name="P23"><text:span text:style-name="T24">[. . .]</text:span></text:p>
      <text:p text:style-name="P23"><text:span text:style-name="T24"/></text:p>
      <text:p text:style-name="P25"><text:span text:style-name="T1">Jag flyttade utifr</text:span><text:span text:style-name="T12">å</text:span><text:span text:style-name="T1">n Sverige. D v s att mitt svenskt bankkonto är icke verksam. </text:span><text:span text:style-name="T25">Jag erh</text:span><text:span text:style-name="T12">å</text:span><text:span text:style-name="T25">ller ingenting </text:span><text:span text:style-name="T1">utifr</text:span><text:span text:style-name="T12">å</text:span><text:span text:style-name="T1">n </text:span><text:span text:style-name="T25">den här svenska banken efter januari 2018.</text:span><text:span text:style-name="T24">”</text:span></text:p>
      <text:p text:style-name="P25"><text:span text:style-name="T24"/></text:p>
      <text:p text:style-name="P26"><text:span text:style-name="T24">E</text:span><text:span text:style-name="T1">n ambassad hjälper inte mig. Varför?</text:span></text:p>
      <text:p text:style-name="P26"/>
      <text:p text:style-name="P26">Nya brott fanns mot mig 2026-06-27, allts<text:span text:style-name="T12">å </text:span><text:span text:style-name="T1">de där brottslingarna</text:span><text:span text:style-name="T12"> försenar </text:span><text:span text:style-name="T1">den här responsen </text:span><text:span text:style-name="T26">och de stressar mig</text:span><text:span text:style-name="T1">. Ladda ned</text:span></text:p>
      <text:p text:style-name="P30"><text:a xlink:type="simple" xlink:href="http://Gloucester.Insomnia247.NL/humidity/Is_coirpigh_Garda_C210_agus_Garda_C316/" text:style-name="Internet_20_link" text:visited-style-name="Visited_20_Internet_20_Link"><text:span text:style-name="T109">HTTP://Gloucester.Insomnia247.NL/humidity/Is_coirpigh_Garda_C210_agus_Garda_C316/</text:span></text:a></text:p>
      <text:p text:style-name="P26">är ni snäll!</text:p>
      <text:p text:style-name="P21"/>
      <text:p text:style-name="P26">Kronofogden och <text:span text:style-name="T40">Nacka tingsr</text:span><text:span text:style-name="T47">ätt förspiller pengar, allts</text:span><text:span text:style-name="T51">å </text:span><text:span text:style-name="T50">de m</text:span><text:span text:style-name="T51">å</text:span><text:span text:style-name="T50">ste betalar därför ocks</text:span><text:span text:style-name="T51">å.</text:span></text:p>
      <text:p text:style-name="P21"/>
      <text:p text:style-name="P12"><text:span text:style-name="T113">Fr</text:span><text:span text:style-name="T52">å</text:span><text:span text:style-name="T113">n </text:span><text:span text:style-name="T101">B</text:span>ilag<text:span text:style-name="T113">a </text:span>2026-06-27b_Du_kommer_inte_att_fo_ett_mejl_med_en_kopia_av_din_anmalan.pdf – ”<text:span text:style-name="T113">[. . .]</text:span></text:p>
      <text:p text:style-name="P12">Jag är en offer för en bedragare, d v s Advokatlaget AB vid Stockholm, alltså jag hade</text:p>
      <text:p text:style-name="P12">2025-11-14c_Jag_fick_inte_som_jag_betalade_for.pdf</text:p>
      <text:p text:style-name="P12">skrivit till Kronofogdens inläsningscentral</text:p>
      <text:p text:style-name="P12">FE 7600</text:p>
      <text:p text:style-name="P12">839 86 Östersund</text:p>
      <text:p text:style-name="P12">och</text:p>
      <text:p text:style-name="P12">Kronofogden</text:p>
      <text:p text:style-name="P12">Betalningsföreläggandeenheten</text:p>
      <text:p text:style-name="P12">Box 744</text:p>
      <text:p text:style-name="P12">801 28 Gävle 2025-11-14 (och 2025-11-13 och 2025-11-12 och 2025-11-10). Jag hade</text:p>
      <text:p text:style-name="P12">2025-11-14d_9012_19_web_mot_Advokatlaget_AB.pdf</text:p>
      <text:p text:style-name="P12">- d v s Ansökan</text:p>
      <text:p text:style-name="P12"/>
      <text:p text:style-name="P12">Betalningsföreläggande/ vanlig handräckning - skrivit 2025-11-14. ”Bilagor</text:p>
      <text:p text:style-name="P12">1. 2024-10-08b_Faktura_5568</text:p>
      <text:p text:style-name="P12">2. 2025-03-25a_enclosed_printer_invoice_shows_1cent_fewer_than_real_cost</text:p>
      <text:p text:style-name="P12">3. 2024-09-02l_4553cent__MyPure_Bill.pdf</text:p>
      <text:p text:style-name="P12">4. 2023-02-28j_970_cent</text:p>
      <text:p text:style-name="P12">5. 2024-08-26e_970cent</text:p>
      <text:p text:style-name="P12">6. 2024-08-05c_8Euro_and_83point8cent__4774cent_Invoice9748441.pdf</text:p>
      <text:p text:style-name="P12">7. 2025-09-10_480cent_x_4_img20251112_17334329</text:p>
      <text:p text:style-name="P12">8. 2024-09-28b_350cent</text:p>
      <text:p text:style-name="P12">9. 2024-09-10b_225cent__MyPure_Bill.pdf</text:p>
      <text:p text:style-name="P12">10. 2025-09-11_199cent__img20251112_17354978.png ” finns på</text:p>
      <text:p text:style-name="P12">2025-11-14c_Jag_fick_inte_som_jag_betalade_for.pdf</text:p>
      <text:p text:style-name="P12"/>
      <text:p text:style-name="P12">Jag hade postat dem som rekommenderade brev RL046854487IE och RL046854495IE 2025-11-17. Se</text:p>
      <text:p text:style-name="P12">2026-04-02f_delgivningsbevis_RL046854487IE.pdf</text:p>
      <text:p text:style-name="P12">och</text:p>
      <text:p text:style-name="P12">2026-04-02g_delgivningsbevis_RL046854495IE.pdf</text:p>
      <text:p text:style-name="P12">och</text:p>
      <text:p text:style-name="P12">2025-11-17c_2240cent__img20251117_17353300.png</text:p>
      <text:p text:style-name="P12">och</text:p>
      <text:p text:style-name="P12">2025-11-17d_registreringsbevis__img20251117_17395160.jpg</text:p>
      <text:p text:style-name="P12">och</text:p>
      <text:p text:style-name="P12">2025-11-17e_registreringsbevis__img20251117_17415907.jpg</text:p>
      <text:p text:style-name="P12"><text:span text:style-name="T113">[. . .]</text:span></text:p>
      <text:p text:style-name="P12">Kronofogden hade erhållit rekommenderade brev RL046854487IE och RL046854495IE 2025-11-20 och 2025-11-24. Se</text:p>
      <text:p text:style-name="P12">2026-04-02f_delgivningsbevis_RL046854487IE.pdf</text:p>
      <text:p text:style-name="P12"><text:soft-page-break/>och</text:p>
      <text:p text:style-name="P12">2026-04-02g_delgivningsbevis_RL046854495IE.pdf</text:p>
      <text:p text:style-name="P12"/>
      <text:p text:style-name="P12">Kronofogden felstavar alltid efternamnet på oss. D v s diskriminering och missaktning. T ex jag har skrivit till Kronofogden 2026-01-16: ”Kronofogden felstavar efternamnet på oss!” D v s att Kronofogden och Nacka tingsrätt läser aldrig handlingarna.</text:p>
      <text:p text:style-name="P12"/>
      <text:p text:style-name="P12">Jag gör bara 1 ansökan till Kronofogden (d v s mot Advokatlaget AB) men Kronofogden fabricerar idiotisk mycket målnummer och inkonsekvenser. Jag har skrivit t ex: ”2026-01-21 och 2026-01-22</text:p>
      <text:p text:style-name="P12"><text:tab/><text:tab/><text:tab/><text:tab/><text:tab/>Målnummer 01-18016-26 = 14-277806-25 = 14-273562-25</text:p>
      <text:p text:style-name="P12"/>
      <text:p text:style-name="P12">Kronofogdens inläsningscentral<text:line-break/>FE 7600<text:line-break/>839 86 Östersund”.</text:p>
      <text:p text:style-name="P12"/>
      <text:p text:style-name="P12">Diskrimrimerare Kronofogden hade skrivit 2025-12-09: ”För att Er ansökan ska kunna tas upp, måste den kompletteras med</text:p>
      <text:p text:style-name="P12"/>
      <text:p text:style-name="P12">1). Ditt personnummer [. . .]</text:p>
      <text:p text:style-name="P12">[. . .]</text:p>
      <text:p text:style-name="P12">3). Ansökningsavgift om 300 kronor.</text:p>
      <text:p text:style-name="P12"/>
      <text:p text:style-name="P12">Vid betalning ska [. . .] målnummer framgå som</text:p>
      <text:p text:style-name="P12">referens.” Målnumren av Kronofogden om mig har ett bindestreck. En irisk bank omöjliggör ett bindestreck. Se</text:p>
      <text:p text:style-name="P12">2025-12-12b_moste_den_kompletteras_med_1_Ditt_personnummer__img20251212_12361896.png</text:p>
      <text:p text:style-name="P12">och</text:p>
      <text:p text:style-name="P12">2025-12-17z_h3_Irish_bank_refuses_hyphens_in_transfer_message.pdf</text:p>
      <text:p text:style-name="P12"><text:span text:style-name="T113">[. . .]</text:span></text:p>
      <text:p text:style-name="P12">Jag hade betalat Kronofogden 2025-12-17. Se</text:p>
      <text:p text:style-name="P12">2025-12-17z_h4_betalning_fron_Irland_till_Kronofogden.pdf</text:p>
      <text:p text:style-name="P12">och</text:p>
      <text:p text:style-name="P12">2026-06-16o1_Proof_of_Payment.png</text:p>
      <text:p text:style-name="P12">och</text:p>
      <text:p text:style-name="P12">2026-06-16o2_Proof_of_Payment.png</text:p>
      <text:p text:style-name="P12">och</text:p>
      <text:p text:style-name="P12">2026-06-16o3_Proof_of_Payment.png</text:p>
      <text:p text:style-name="P12">och</text:p>
      <text:p text:style-name="P12">2026-06-16o4_Proof_of_Payment.png</text:p>
      <text:p text:style-name="P12">och</text:p>
      <text:p text:style-name="P12">2026-06-19o_Bank_Of_Ireland_says_that_payment_in_question_was_successfull.pdf</text:p>
      <text:p text:style-name="P12">och</text:p>
      <text:p text:style-name="P12">2026-06-16q_rephrased_demand_to_a_bank.pdf</text:p>
      <text:p text:style-name="P12">och</text:p>
      <text:p text:style-name="P12">2026-06-11l_Messages_-_Bank_of_Ireland.pdf</text:p>
      <text:p text:style-name="P12"/>
      <text:p text:style-name="P12">Kronofogden och Nacka tingsrätt och Tingsnotarien Linnea Jakobsson och Tingsfiskalen Embla McKiernan ljuger att jag aldrig betalar Kronofogden. De har skrivit i realiteten, att ”Paul Colin de Glofter” aldrig betalar Kronofogden, eftersom de här rasisterna felstavar alltid efternamnet på oss. <text:s/>Rasister Nacka tingsrätt och Tingsfiskalen Embla McKiernan och Tingsnotarien Linnea Jakobsson felstavar min utländsk adress också.</text:p>
      <text:p text:style-name="P12"><text:span text:style-name="T113">[. . .]</text:span></text:p>
      <text:p text:style-name="P12">Kronofogden trakasserar mig upprepad sedan 2025-12-12. Kronofogden trakasserar mig alltid utan berättigande. Jag bevisar upprepad att Kronofogden begår orätter mot mig, men Kronofogden aldrig ber om att bli förlåten, och Kronofogden aldrig motbevisar. Kronofogden babblar.</text:p>
      <text:p text:style-name="P12"/>
      <text:p text:style-name="P12">T ex jag har skrivit till Kronofogden 2026-01-16: ”Kronofogden skrev brevet 2026-01-09, vilket som jag själv fick för första</text:p>
      <text:p text:style-name="P12">gången 2026-01-16.</text:p>
      <text:p text:style-name="P12"/>
      <text:p text:style-name="P12">Det här brevet av 2026-01-09 begär 300 kr. Varför? Jag hade betalat redan</text:p>
      <text:p text:style-name="P12">året 2025!</text:p>
      <text:p text:style-name="P12"><text:soft-page-break/></text:p>
      <text:p text:style-name="P12">Kronofogden felstavar efternamnet på oss!”</text:p>
      <text:p text:style-name="P12"><text:span text:style-name="T113">[. . .]</text:span></text:p>
      <text:p text:style-name="P12">Sara Norum vid Kronofogden ljuger sedan 2026-03-18: ”Du skriver att du redan betalat detta år 2025 men ansökan inkom till oss först 2026-01-07, inkom med</text:p>
      <text:p text:style-name="P12">underlag på betalningen om denna är gjord för ansökan.” Se</text:p>
      <text:p text:style-name="P12">2026-03-26k_Du_skriver_att_du_redan_betalat_detta_or_2025_men_kan_du_betala__img20260326_13393328.png</text:p>
      <text:p text:style-name="P12"/>
      <text:p text:style-name="P12">2025-12-17z_h4_betalning_fron_Irland_till_Kronofogden.pdf</text:p>
      <text:p text:style-name="P12">och</text:p>
      <text:p text:style-name="P12">2026-06-16o1_Proof_of_Payment.png</text:p>
      <text:p text:style-name="P12">och</text:p>
      <text:p text:style-name="P12">2026-06-16o2_Proof_of_Payment.png</text:p>
      <text:p text:style-name="P12">och</text:p>
      <text:p text:style-name="P12">2026-06-16o3_Proof_of_Payment.png</text:p>
      <text:p text:style-name="P12">och</text:p>
      <text:p text:style-name="P12">2026-06-16o4_Proof_of_Payment.png</text:p>
      <text:p text:style-name="P12">och</text:p>
      <text:p text:style-name="P12">2026-06-19o_Bank_Of_Ireland_says_that_payment_in_question_was_successfull.pdf</text:p>
      <text:p text:style-name="P12">och</text:p>
      <text:p text:style-name="P12">2026-06-16q_rephrased_demand_to_a_bank.pdf</text:p>
      <text:p text:style-name="P12">och</text:p>
      <text:p text:style-name="P12">2026-06-11l_Messages_-_Bank_of_Ireland.pdf</text:p>
      <text:p text:style-name="P12">bevisar att jag egentligen hade betalat året 2025.</text:p>
      <text:p text:style-name="P12"/>
      <text:p text:style-name="P12">2026-04-02f_delgivningsbevis_RL046854487IE.pdf</text:p>
      <text:p text:style-name="P12">bevisar att min ansökan till Kronofogden hade ”levererades torsdag 20 november” året 2025. <text:s/>Kronofogden ljuger.</text:p>
      <text:p text:style-name="P12"><text:span text:style-name="T113">[. . .]</text:span>”</text:p>
      <text:p text:style-name="P21"/>
      <text:p text:style-name="P13"><text:span text:style-name="T101">B</text:span>ilagor</text:p>
      <text:list xml:id="list1848410693" text:style-name="L1">
        <text:list-item>
          <text:p text:style-name="P14">2026-06-27b_Du_kommer_inte_att_fo_ett_mejl_med_en_kopia_av_din_anmalan.pdf</text:p>
        </text:list-item>
        <text:list-item>
          <text:p text:style-name="P14">2025-11-14c_Jag_fick_inte_som_jag_betalade_for.pdf</text:p>
        </text:list-item>
        <text:list-item>
          <text:p text:style-name="P14"><text:span text:style-name="T110">Sidor </text:span>1-2 <text:span text:style-name="T110">från </text:span>2025-11-14d_9012_19_web_mot_Advokatlaget_AB.pdf</text:p>
        </text:list-item>
        <text:list-item>
          <text:p text:style-name="P14"><text:span text:style-name="T110">Sida</text:span> 1 <text:span text:style-name="T110">från</text:span> 2026-04-02f_delgivningsbevis_RL046854487IE.pdf</text:p>
        </text:list-item>
        <text:list-item>
          <text:p text:style-name="P14"><text:span text:style-name="T110">Sida</text:span> 1 <text:span text:style-name="T110">från</text:span> 2026-04-02g_delgivningsbevis_RL046854495IE.pdf</text:p>
        </text:list-item>
        <text:list-item>
          <text:p text:style-name="P14">2026-01-22i_respons_till_Kronofogden.pdf</text:p>
        </text:list-item>
        <text:list-item>
          <text:p text:style-name="P14">2025-12-17z_h3_Irish_bank_refuses_hyphens_in_transfer_message.pdf</text:p>
        </text:list-item>
        <text:list-item>
          <text:p text:style-name="P14">2025-12-17z_h4_betalning_fron_Irland_till_Kronofogden.pdf</text:p>
        </text:list-item>
        <text:list-item>
          <text:p text:style-name="P14">2026-06-19o_Bank_Of_Ireland_says_that_payment_in_question_was_successfull.pdf</text:p>
        </text:list-item>
        <text:list-item>
          <text:p text:style-name="P14">2026-06-16q_rephrased_demand_to_a_bank.pdf</text:p>
        </text:list-item>
        <text:list-item>
          <text:p text:style-name="P14">2026-06-11l_Messages_-_Bank_of_Ireland.pdf</text:p>
        </text:list-item>
        <text:list-item>
          <text:p text:style-name="P32">2025-11-17c_2240cent__img20251117_17353300.png</text:p>
        </text:list-item>
        <text:list-item>
          <text:p text:style-name="P32">2025-11-17d_registreringsbevis__img20251117_17395160.jpg</text:p>
        </text:list-item>
        <text:list-item>
          <text:p text:style-name="P32">2025-11-17e_registreringsbevis__img20251117_17415907.jpg</text:p>
        </text:list-item>
        <text:list-item>
          <text:p text:style-name="P32">2025-12-12b_moste_den_kompletteras_med_1_Ditt_personnummer__img20251212_12361896.png</text:p>
        </text:list-item>
        <text:list-item>
          <text:p text:style-name="P32">2026-06-16o1_Proof_of_Payment.png</text:p>
        </text:list-item>
        <text:list-item>
          <text:p text:style-name="P32">2026-06-16o2_Proof_of_Payment.png</text:p>
        </text:list-item>
        <text:list-item>
          <text:p text:style-name="P32">2026-06-16o3_Proof_of_Payment.png</text:p>
        </text:list-item>
        <text:list-item>
          <text:p text:style-name="P40"><text:span text:style-name="T80">2026-06-16o4_Proof_of_Payment.png</text:span></text:p>
        </text:list-item>
        <text:list-item>
          <text:p text:style-name="P32">2026-03-26k_Du_skriver_att_du_redan_betalat_detta_or_2025_men_kan_du_betala__img20260326_13393328.png</text:p>
        </text:list-item>
        <text:list-item>
          <text:p text:style-name="P15">det här brevet, d v s 2026-06-30a_overklagande.pdf</text:p>
        </text:list-item>
      </text:list>
      <text:p text:style-name="P10"/>
      <text:p text:style-name="P4">M<text:span text:style-name="T59">ed</text:span> v<text:span text:style-name="T59">änliga</text:span> h<text:span text:style-name="T59">älsningar</text:span></text:p>
      <text:p text:style-name="P4"/>
      <text:p text:style-name="P4">Paul Colin <text:span text:style-name="T57">de </text:span>Glo<text:span text:style-name="T88">ſ</text:span>ter</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 Sans Variable" svg:font-family="'Open Sans Variable', 'Open Sans', 'Helvetica Neue', Helvetica, Arial, sans-serif"/>
    <style:font-face style:name="TimesNewRomanPS-BoldMT" svg:font-family="TimesNewRomanPS-BoldMT" style:font-family-generic="roman" style:font-pitch="variable"/>
    <style:font-face style:name="TimesNewRomanPSMT" svg:font-family="TimesNewRomanPSMT" style:font-family-generic="roman" style:font-pitch="variable"/>
    <style:font-face style:name="circular" svg:font-family="circular, sans-serif"/>
    <style:font-face style:name="roboto" svg:font-family="roboto, Aria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1" fo:font-size="12pt" fo:language="en" fo:country="GB"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n" fo:country="GB"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color="#000000" loext:opacity="100%" fo:language="sv" fo:country="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Mangal" style:font-family-complex="Mangal"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 style:family="paragraph">
      <style:paragraph-properties fo:text-align="start" style:justify-single-word="false"/>
      <style:text-properties fo:color="#000000" loext:opacity="100%" style:font-name="Arial" fo:font-family="Arial" style:font-family-generic="roman" style:font-pitch="variable" fo:font-size="12pt" style:font-size-asian="12p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1"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Mangal1" style:font-family-complex="Mangal" style:font-family-generic-complex="system" style:font-pitch-complex="variable" style:font-size-complex="18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start" style:justify-single-word="false"/>
      <style:text-properties officeooo:rsid="008857da" officeooo:paragraph-rsid="00a0f85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bottom="0.499cm" fo:background-color="transparent" draw:fill="non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Sida <text:page-number text:select-page="current">4</text:page-number><text:s/>av <text:page-count>4</text:page-count><text:s/>sidor</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6-11T08:58:00</meta:creation-date>
    <dc:date>2026-06-30T12:51:37.551000000</dc:date>
    <meta:editing-duration>PT14H20M12S</meta:editing-duration>
    <meta:editing-cycles>81</meta:editing-cycles>
    <meta:generator>LibreOffice/7.3.5.2$Windows_x86 LibreOffice_project/184fe81b8c8c30d8b5082578aee2fed2ea847c01</meta:generator>
    <dc:title>Ansökan - Betalningsföreläggande eller vanlig handräckning</dc:title>
    <meta:initial-creator>Kronofogden</meta:initial-creator>
    <meta:document-statistic meta:table-count="0" meta:image-count="0" meta:object-count="0" meta:page-count="4" meta:paragraph-count="171" meta:word-count="1029" meta:character-count="9422" meta:non-whitespace-character-count="8464"/>
  </office:meta>
</office:document-meta>
</file>